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adornments="Normálne" style:font-family-generic="swiss" style:font-pitch="variable"/>
    <style:font-face style:name="Droid Sans" svg:font-family="'Droid Sans'" style:font-family-generic="system" style:font-pitch="variable"/>
    <style:font-face style:name="Liberation Mono" svg:font-family="'Liberation Mono'" style:font-family-generic="modern" style:font-pitch="fixed"/>
    <style:font-face style:name="Lohit Hindi" svg:font-family="'Lohit Hindi'"/>
    <style:font-face style:name="Lohit Hindi1" svg:font-family="'Lohit Hindi'" style:font-family-generic="system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Verdana" svg:font-family="Verdana" style:font-adornments="Tučné" style:font-family-generic="swiss" style:font-pitch="variable"/>
  </office:font-face-decls>
  <office:automatic-styles>
    <style:style style:name="Tabuľka1" style:family="table">
      <style:table-properties style:width="19.6cm" table:align="margins"/>
    </style:style>
    <style:style style:name="Tabuľka1.A" style:family="table-column">
      <style:table-column-properties style:column-width="3.919cm" style:rel-column-width="13106*"/>
    </style:style>
    <style:style style:name="Tabuľka1.D" style:family="table-column">
      <style:table-column-properties style:column-width="3.921cm" style:rel-column-width="13109*"/>
    </style:style>
    <style:style style:name="Tabuľka1.E" style:family="table-column">
      <style:table-column-properties style:column-width="3.921cm" style:rel-column-width="13108*"/>
    </style:style>
    <style:style style:name="Tabuľka1.A1" style:family="table-cell">
      <style:table-cell-properties fo:padding="0.097cm" fo:border-left="none" fo:border-right="none" fo:border-top="none" fo:border-bottom="0.05pt solid #000000"/>
    </style:style>
    <style:style style:name="Tabuľka1.B1" style:family="table-cell">
      <style:table-cell-properties fo:padding="0.097cm" fo:border-left="0.05pt solid #000000" fo:border-right="none" fo:border-top="none" fo:border-bottom="0.05pt solid #000000"/>
    </style:style>
    <style:style style:name="Tabuľka1.A2" style:family="table-cell">
      <style:table-cell-properties fo:padding="0.097cm" fo:border="none"/>
    </style:style>
    <style:style style:name="Tabuľka1.B2" style:family="table-cell">
      <style:table-cell-properties fo:padding="0.097cm" fo:border-left="0.05pt solid #000000" fo:border-right="none" fo:border-top="none" fo:border-bottom="none"/>
    </style:style>
    <style:style style:name="P1" style:family="paragraph" style:parent-style-name="Subtitle">
      <style:text-properties officeooo:rsid="00d3fcf5" officeooo:paragraph-rsid="00d3fcf5"/>
    </style:style>
    <style:style style:name="P2" style:family="paragraph" style:parent-style-name="Table_20_Contents">
      <style:text-properties officeooo:paragraph-rsid="004e8d40"/>
    </style:style>
    <style:style style:name="P3" style:family="paragraph" style:parent-style-name="Table_20_Contents">
      <style:text-properties style:font-name="Arial1" fo:font-size="11pt" officeooo:rsid="010cc821" officeooo:paragraph-rsid="010cc821" style:font-size-asian="10.5pt"/>
    </style:style>
    <style:style style:name="P4" style:family="paragraph" style:parent-style-name="Table_20_Contents">
      <style:text-properties officeooo:paragraph-rsid="010cc821"/>
    </style:style>
    <style:style style:name="P5" style:family="paragraph" style:parent-style-name="Heading_20_2">
      <style:text-properties officeooo:rsid="0060e509"/>
    </style:style>
    <style:style style:name="P6" style:family="paragraph" style:parent-style-name="Text_20_body">
      <style:text-properties officeooo:rsid="0127c308" officeooo:paragraph-rsid="0127c308"/>
    </style:style>
    <style:style style:name="P7" style:family="paragraph" style:parent-style-name="Text_20_body">
      <style:text-properties fo:language="sk" fo:country="SK" officeooo:paragraph-rsid="0127c308"/>
    </style:style>
    <style:style style:name="P8" style:family="paragraph" style:parent-style-name="Text_20_body">
      <style:text-properties officeooo:paragraph-rsid="0128d348"/>
    </style:style>
    <style:style style:name="P9" style:family="paragraph" style:parent-style-name="Text_20_body">
      <style:text-properties officeooo:paragraph-rsid="012ddda5"/>
    </style:style>
    <style:style style:name="T1" style:family="text">
      <style:text-properties fo:color="#000000" loext:opacity="100%" officeooo:rsid="00dfc2da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officeooo:rsid="0127c308"/>
    </style:style>
    <style:style style:name="T4" style:family="text">
      <style:text-properties fo:color="#000000" loext:opacity="100%" style:font-name="Arial1" fo:font-size="11pt" fo:language="zxx" fo:country="none" style:text-underline-style="solid" style:text-underline-width="auto" style:text-underline-color="font-color" officeooo:rsid="012aab80" style:font-size-asian="10.5pt" style:language-asian="zxx" style:country-asian="none" style:language-complex="zxx" style:country-complex="none"/>
    </style:style>
    <style:style style:name="T5" style:family="text">
      <style:text-properties fo:language="sk" fo:country="SK"/>
    </style:style>
    <style:style style:name="T6" style:family="text">
      <style:text-properties fo:language="sk" fo:country="SK" officeooo:rsid="00106825"/>
    </style:style>
    <style:style style:name="T7" style:family="text">
      <style:text-properties fo:language="sk" fo:country="SK" officeooo:rsid="00335da2"/>
    </style:style>
    <style:style style:name="T8" style:family="text">
      <style:text-properties officeooo:rsid="00335da2"/>
    </style:style>
    <style:style style:name="T9" style:family="text">
      <style:text-properties officeooo:rsid="001a92a3"/>
    </style:style>
    <style:style style:name="T10" style:family="text">
      <style:text-properties officeooo:rsid="0024b3bc"/>
    </style:style>
    <style:style style:name="T11" style:family="text">
      <style:text-properties officeooo:rsid="00355a42"/>
    </style:style>
    <style:style style:name="T12" style:family="text">
      <style:text-properties officeooo:rsid="002e3bcd"/>
    </style:style>
    <style:style style:name="T13" style:family="text">
      <style:text-properties fo:language="sk" fo:country="SK" officeooo:rsid="00357692"/>
    </style:style>
    <style:style style:name="Sect1" style:family="section">
      <style:section-properties text:dont-balance-text-columns="false" style:editable="false">
        <style:columns fo:column-count="4" fo:column-gap="0.3cm">
          <style:column style:rel-width="16383*" fo:start-indent="0cm" fo:end-indent="0.15cm"/>
          <style:column style:rel-width="16383*" fo:start-indent="0.15cm" fo:end-indent="0.15cm"/>
          <style:column style:rel-width="16383*" fo:start-indent="0.15cm" fo:end-indent="0.15cm"/>
          <style:column style:rel-width="16386*" fo:start-indent="0.15cm" fo:end-indent="0cm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<text:bookmark-start text:name="__RefHeading___Toc1156_2106879974"/>Keď láska spieva<text:bookmark-end text:name="__RefHeading___Toc1156_2106879974"/></text:h>
      <text:p text:style-name="P1">Martina Bachratá</text:p>
      <table:table table:name="Tabuľka1" table:style-name="Tabuľka1">
        <table:table-column table:style-name="Tabuľka1.A" table:number-columns-repeated="3"/>
        <table:table-column table:style-name="Tabuľka1.D"/>
        <table:table-column table:style-name="Tabuľka1.E"/>
        <table:table-row>
          <table:table-cell table:style-name="Tabuľka1.A1" office:value-type="string">
            <text:p text:style-name="P2">Autor</text:p>
          </table:table-cell>
          <table:table-cell table:style-name="Tabuľka1.B1" office:value-type="string">
            <text:p text:style-name="P2">Vydavateľ</text:p>
          </table:table-cell>
          <table:table-cell table:style-name="Tabuľka1.B1" office:value-type="string">
            <text:p text:style-name="P2">Licencia</text:p>
          </table:table-cell>
          <table:table-cell table:style-name="Tabuľka1.B1" office:value-type="string">
            <text:p text:style-name="P2">Vydanie</text:p>
          </table:table-cell>
          <table:table-cell table:style-name="Tabuľka1.B1" office:value-type="string">
            <text:p text:style-name="P3">Autor obálky</text:p>
          </table:table-cell>
        </table:table-row>
        <table:table-row>
          <table:table-cell table:style-name="Tabuľka1.A2" office:value-type="string">
            <text:p text:style-name="P2"><text:a xlink:type="simple" xlink:href="http://greenie.elist.sk/autori.html" office:name="http://greenie.elist.sk/autori.html" text:style-name="Internet_20_link" text:visited-style-name="Visited_20_Internet_20_Link"><text:span text:style-name="T1">Martina Bachratá</text:span></text:a></text:p>
          </table:table-cell>
          <table:table-cell table:style-name="Tabuľka1.B2" office:value-type="string">
            <text:p text:style-name="P2"><text:a xlink:type="simple" xlink:href="http://greenie.elist.sk/" office:name="greenie.elist.sk" text:style-name="Internet_20_link" text:visited-style-name="Visited_20_Internet_20_Link"><text:span text:style-name="T2">Greenie knižnica</text:span></text:a></text:p>
          </table:table-cell>
          <table:table-cell table:style-name="Tabuľka1.B2" office:value-type="string">
            <text:p text:style-name="P2"><text:a xlink:type="simple" xlink:href="http://creativecommons.org/licenses/by-nc-nd/3.0/cz/" office:name="http://creativecommons.org/licenses/by-nc-nd/3.0/cz/" text:style-name="Internet_20_link" text:visited-style-name="Visited_20_Internet_20_Link"><text:span text:style-name="T2">CC-BY-NC-ND</text:span></text:a></text:p>
          </table:table-cell>
          <table:table-cell table:style-name="Tabuľka1.B2" office:value-type="string">
            <text:p text:style-name="P2"><text:a xlink:type="simple" xlink:href="http://greenie.elist.sk/knihy/ked-laska-spieva" office:name="http://greenie.elist.sk/knihy/ked-laska-spieva" text:style-name="Internet_20_link" text:visited-style-name="Visited_20_Internet_20_Link"><text:span text:style-name="T3">Prvé (2026)</text:span></text:a></text:p>
          </table:table-cell>
          <table:table-cell table:style-name="Tabuľka1.B2" office:value-type="string">
            <text:p text:style-name="P4"><text:a xlink:type="simple" xlink:href="http://greenie.elist.sk/autori.html" office:name="http://greenie.elist.sk/autori.html" text:style-name="Internet_20_link" text:visited-style-name="Visited_20_Internet_20_Link"><text:span text:style-name="T4">Martina Bachratá</text:span></text:a></text:p>
          </table:table-cell>
        </table:table-row>
      </table:table>
      <text:h text:style-name="P5" text:outline-level="2"><text:bookmark-start text:name="__RefHeading__934_52543566"/>O knihe<text:bookmark-end text:name="__RefHeading__934_52543566"/></text:h>
      <text:p text:style-name="P6">O čom je táto básnická zbierka a v čom je odlišná od tých jej doterajších?</text:p>
      <text:p text:style-name="P6">Poznáte ten pocit, keď sa cítite tak šťastný, že sa Vám chce s radosťou spievať? Aj v tom prípade, keď spievať neviete. Jednoducho máte túžbu to svoje veľké šťastie, ktoré prežívate doslova „vyspievať“ - vykričať do celého sveta. A presne toto urobila aj autorka vo svojej ďalšej, už v poradí siedmej básnickej zbierke s názvom „KEĎ LÁSKA SPIEVA“.</text:p>
      <text:p text:style-name="P6"><text:s/>Ak ste si všimli, tak Martina Bachratá vydala v tomto roku svoj druhý hudobný album s názvom „Ostrov lásky“. Po vydaní tohto hudobného albumu si povedala, že by bolo fajn spraviť ďalšiu básnickú zbierku zloženú z textov svojich prvých dvoch hudobných albumov, aby si jej priaznivci mohli aj prečítať tieto texty, nie len vypočuť.</text:p>
      <text:p text:style-name="P7"/>
      <text:section text:style-name="Sect1" text:name="Oblasť1">
        <text:h text:style-name="Heading_20_2" text:outline-level="2"><text:bookmark-start text:name="__RefHeading___Toc7036_3586894441"/>A JA VIEM<text:bookmark-end text:name="__RefHeading___Toc7036_3586894441"/></text:h>
        <text:p text:style-name="Text_20_body">Stačila mi</text:p>
        <text:p text:style-name="Text_20_body"><text:span text:style-name="T5">j</text:span>edna<text:span text:style-name="T5"> </text:span>iskra tvojej lásky,</text:p>
        <text:p text:style-name="Text_20_body">pohladenie tvojich dlaní,</text:p>
        <text:p text:style-name="Text_20_body"><text:s/>aby som ti uveril,</text:p>
        <text:p text:style-name="Text_20_body">aby som ťa miloval</text:p>
        <text:p text:style-name="Text_20_body">viac než seba,</text:p>
        <text:p text:style-name="Text_20_body">viac než čokoľvek na svete.</text:p>
        <text:p text:style-name="Text_20_body">A ja viem, že sa už dávno poznáme.</text:p>
        <text:p text:style-name="Text_20_body">Stačil<text:span text:style-name="T5"> mi</text:span></text:p>
        <text:p text:style-name="Text_20_body">tvoj pohľad úprimný,</text:p>
        <text:p text:style-name="Text_20_body"><text:s/>tvoj úsmev vášnivý,</text:p>
        <text:p text:style-name="Text_20_body">aby som sa ti oddal,</text:p>
        <text:p text:style-name="Text_20_body"><text:s/>svoju celú dušu dal</text:p>
        <text:p text:style-name="Text_20_body">ako ešte žiadnej žene.</text:p>
        <text:p text:style-name="Text_20_body">A ja viem, že máme osudy prepojené.</text:p>
        <text:p text:style-name="Text_20_body">Stačil mi</text:p>
        <text:p text:style-name="Text_20_body">tvoj dotyk hodvábn<text:span text:style-name="T5">y</text:span>,</text:p>
        <text:p text:style-name="Text_20_body">tvoja neha láskavá,</text:p>
        <text:p text:style-name="Text_20_body">to sa veru hneď pozná,</text:p>
        <text:p text:style-name="Text_20_body">či je to<text:span text:style-name="T5"> </text:span>úprimné alebo len hra,</text:p>
        <text:p text:style-name="Text_20_body"><text:s/>za ňu sa nikto neschová,</text:p>
        <text:p text:style-name="Text_20_body">skutky robia človeka.</text:p>
        <text:p text:style-name="Text_20_body">A ja viem, že tie tvoje sú úprimné.</text:p>
        <text:p text:style-name="Text_20_body">Stačilo mi</text:p>
        <text:p text:style-name="Text_20_body">raz po<text:span text:style-name="T5">cít</text:span>iť tvoju lásku,</text:p>
        <text:p text:style-name="Text_20_body">raz precítiť tvoju energiu,</text:p>
        <text:p text:style-name="Text_20_body">to neskutočné, čo vyžaruješ,</text:p>
        <text:p text:style-name="Text_20_body">dobre vieš, že som z teba hotový,</text:p>
        <text:p text:style-name="Text_20_body">na všetko krásne s tebou pripravený<text:bookmark text:name="_GoBack"/>,</text:p>
        <text:p text:style-name="Text_20_body"><text:s/>až kým nás smrť nerozdelí.</text:p>
        <text:p text:style-name="Text_20_body">A ja viem, že i po smrti spolu budeme.</text:p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h text:style-name="Heading_20_2" text:outline-level="2"><text:bookmark-start text:name="__RefHeading___Toc7038_3586894441"/>ADHD vs.<text:span text:style-name="T5"> </text:span>Leňochod<text:bookmark-end text:name="__RefHeading___Toc7038_3586894441"/></text:h>
        <text:p text:style-name="Text_20_body">Pomalé ráno, sobotné ráno, bozk na pery.</text:p>
        <text:p text:style-name="Text_20_body">Ty si už hore, rýchle ADHD<text:span text:style-name="T5">e,</text:span></text:p>
        <text:p text:style-name="Text_20_body"><text:span text:style-name="T5"><text:s/></text:span><text:span text:style-name="T6">ja sa túlim ešte s vankúšom.</text:span></text:p>
        <text:p text:style-name="Text_20_body"><text:s/><text:bookmark text:name="_GoBack Kópie 1"/>Postupne svitá,</text:p>
        <text:p text:style-name="Text_20_body">mne sa ešte sníva, ty už beháš po byte.</text:p>
        <text:p text:style-name="Text_20_body"><text:s/>U teba letný,</text:p>
        <text:p text:style-name="Text_20_body">u mňa zas<text:span text:style-name="T7">e</text:span> zimný čas v krvi<text:span text:style-name="T5"> </text:span>koluje.</text:p>
        <text:p text:style-name="Text_20_body">Kým ťa dobehnem,</text:p>
        <text:p text:style-name="Text_20_body">ešte sa na bok prevalím, do ďa<text:span text:style-name="T5">l</text:span>šieho sna ponorím,</text:p>
        <text:p text:style-name="Text_20_body">až kým,</text:p>
        <text:p text:style-name="Text_20_body">nezacítim tvoju rannú kávu.</text:p>
        <text:p text:style-name="Text_20_body">Oči otvorím,</text:p>
        <text:p text:style-name="Text_20_body">úsmev nahodím, a ti odpoviem:</text:p>
        <text:p text:style-name="Text_20_body">„Dobré ránko láska.“</text:p>
        <text:p text:style-name="Text_20_body">Riad už umytý,</text:p>
        <text:p text:style-name="Text_20_body">a ja ešte stále vstávam, oči pretieram,</text:p>
        <text:p text:style-name="Text_20_body">ústa otváram,</text:p>
        <text:p text:style-name="Text_20_body">zívať sa mi chce. V diaľke počujem:</text:p>
        <text:p text:style-name="P8">„Vstávame, cvičiť ideme!“</text:p>
        <text:p text:style-name="P8">Našťastie to je tvoj humor len.</text:p>
        <text:p text:style-name="Text_20_body">Rýchlosťou leňochoda preplávam deň,</text:p>
        <text:p text:style-name="Text_20_body">ty už v posteli</text:p>
        <text:p text:style-name="Text_20_body">snívaš si svoj sen.</text:p>
        <text:p text:style-name="Text_20_body">Posúvam ručičky,</text:p>
        <text:p text:style-name="Text_20_body">spánok nechodí,</text:p>
        <text:p text:style-name="Text_20_body">čo si ja teraz</text:p>
        <text:p text:style-name="Text_20_body">počnem v posteli?</text:p>
        <text:p text:style-name="Text_20_body">Počítam ovečky,</text:p>
        <text:p text:style-name="Text_20_body">košiar je ďaleko,</text:p>
        <text:p text:style-name="Text_20_body">keby sa aspoň psovi robiť zachcelo.</text:p>
        <text:p text:style-name="Text_20_body">Je neskorá hodina</text:p>
        <text:p text:style-name="Text_20_body">a na mojich viečkach,</text:p>
        <text:p text:style-name="Text_20_body">ťažoba začína.</text:p>
        <text:p text:style-name="Text_20_body">Preto prajem ti krásne sny,</text:p>
        <text:p text:style-name="Text_20_body">nech ťa chránia anjeli.</text:p>
        <text:p text:style-name="Text_20_body"/>
        <text:p text:style-name="Text_20_body"/>
        <text:h text:style-name="Heading_20_2" text:outline-level="2"><text:bookmark-start text:name="__RefHeading___Toc7040_3586894441"/>ÁNO<text:bookmark-end text:name="__RefHeading___Toc7040_3586894441"/></text:h>
        <text:p text:style-name="Text_20_body">V tichej kaplnke sv. Sávy,</text:p>
        <text:p text:style-name="Text_20_body">sme obaja mlčky stáli,</text:p>
        <text:p text:style-name="Text_20_body">ja som sa celý chvel,</text:p>
        <text:p text:style-name="Text_20_body">prsteň som ti dať chcel.</text:p>
        <text:p text:style-name="Text_20_body">Netušila si, čo sa bude diať,</text:p>
        <text:p text:style-name="Text_20_body">či budeš plakať alebo sa smiať,</text:p>
        <text:p text:style-name="Text_20_body">vtedy prišla tá pravá chvíľa,</text:p>
        <text:p text:style-name="Text_20_body">čo zmenila nás, chvíľa ticha.</text:p>
        <text:p text:style-name="Text_20_body"><text:bookmark text:name="_GoBack Kópie 2"/>Ref:</text:p>
        <text:p text:style-name="Text_20_body">Keď povedala si mi: <text:span text:style-name="T8">„Á</text:span>no“,</text:p>
        <text:p text:style-name="Text_20_body">ja pred tebou stál som,</text:p>
        <text:p text:style-name="Text_20_body">nahý, ako v Adamovom rúchu,</text:p>
        <text:p text:style-name="Text_20_body">šťastný, že mám svoju ženu.</text:p>
        <text:p text:style-name="Text_20_body">Zo srdca som ti vyznal lásku,</text:p>
        <text:p text:style-name="Text_20_body">ty si mala slzy na krajíčku,</text:p>
        <text:p text:style-name="Text_20_body">obaja dojatí sme skončili v objatí,</text:p>
        <text:p text:style-name="Text_20_body">tvoj jasný súhlas mám vrytý do<text:span text:style-name="T5"> </text:span>pamäti.</text:p>
        <text:p text:style-name="Text_20_body">Nasunuli sme si zlaté prstene,</text:p>
        <text:p text:style-name="Text_20_body">pred Pánom Bohom zostali pokorne,</text:p>
        <text:p text:style-name="Text_20_body">sľúbili si lásku a vernosť naveky,</text:p>
        <text:p text:style-name="Text_20_body">až kým nás smrť nerozdelí.</text:p>
        <text:h text:style-name="Heading_20_2" text:outline-level="2"><text:bookmark-start text:name="__RefHeading___Toc7042_3586894441"/>KRÁSNE GESTO<text:bookmark-end text:name="__RefHeading___Toc7042_3586894441"/></text:h>
        <text:p text:style-name="Text_20_body">Nič nie je krajšie v živote,</text:p>
        <text:p text:style-name="Text_20_body">ako nájsť svoje šťastie jediné,</text:p>
        <text:p text:style-name="Text_20_body">každý si zaslúži lásku nádhernú,</text:p>
        <text:p text:style-name="Text_20_body">pocítiť jej teplo, priazeň osudu.</text:p>
        <text:p text:style-name="Text_20_body">Ref:</text:p>
        <text:p text:style-name="Text_20_body">Boli sme zrodení z lásky, nie zo zla,</text:p>
        <text:p text:style-name="Text_20_body">preto verím, že každý v sebe to dobro má,</text:p>
        <text:p text:style-name="Text_20_body">niekedy je ťažké nájsť tú správnu cestu života,</text:p>
        <text:p text:style-name="Text_20_body">to pravé svetlo, svetlo na konci tunela.</text:p>
        <text:p text:style-name="Text_20_body">Jedine láska nám ukáže pravé hodnoty,</text:p>
        <text:p text:style-name="Text_20_body">ktorých by sme sa mali držať, ja i ty,</text:p>
        <text:p text:style-name="Text_20_body">všetci by mali hľadať v druhých dobro,</text:p>
        <text:p text:style-name="Text_20_body">nie to zlé, čo ti láme srdce a kole oko.</text:p>
        <text:p text:style-name="Text_20_body">O čo by bol ten náš svet lepší,</text:p>
        <text:p text:style-name="Text_20_body">keby sme boli všetci k sebe štedrí,</text:p>
        <text:p text:style-name="Text_20_body">bez nadávok a ubližovania zlepšili životy</text:p>
        <text:p text:style-name="Text_20_body">a úcta s pokorou by bola na prvom mieste.</text:p>
        <text:p text:style-name="Text_20_body">Či chcem tak veľa? Modlím sa za vás,</text:p>
        <text:p text:style-name="Text_20_body">za všetky hriechy, čo ničia dušu v nás,</text:p>
        <text:p text:style-name="Text_20_body">začnime všetci od seba, výhovorka tu nemá miesto,</text:p>
        <text:p text:style-name="Text_20_body">ak sa chceme zachrániť, urobme to krásne gesto.</text:p>
        <text:h text:style-name="Heading_20_2" text:outline-level="2"><text:bookmark-start text:name="__RefHeading___Toc7044_3586894441"/>LÁSKA AKO KVETINA<text:bookmark-end text:name="__RefHeading___Toc7044_3586894441"/></text:h>
        <text:p text:style-name="Text_20_body">Ruka v ruke, v jemnom spojení,</text:p>
        <text:p text:style-name="Text_20_body">energie, ktoré nikto nerozdelí,</text:p>
        <text:p text:style-name="Text_20_body">dávajú nám jasné znamenia,</text:p>
        <text:p text:style-name="Text_20_body">že láska medzi nás prišla, do srdca vstúpila.</text:p>
        <text:p text:style-name="Text_20_body">A v ňom navždy prebývať bude,</text:p>
        <text:p text:style-name="Text_20_body">kým láska horí, nezapaľujme ďalšie ohne,</text:p>
        <text:p text:style-name="Text_20_body"><text:s/>prikladajme polená do tej, ktorú máme,</text:p>
        <text:p text:style-name="Text_20_body">verme, že sa o ňu dobre postaráme.</text:p>
        <text:p text:style-name="Text_20_body">Ref:</text:p>
        <text:p text:style-name="Text_20_body">Lebo rodení sme z lásky pre lásku,</text:p>
        <text:p text:style-name="Text_20_body">táto odpoveď nemá svoju otázku,</text:p>
        <text:p text:style-name="Text_20_body">je to jednoducho proste tak,</text:p>
        <text:p text:style-name="Text_20_body">keď ti život prinesie zázrak a nie krach.</text:p>
        <text:p text:style-name="Text_20_body">Láska je aj ako krásna kvetina,</text:p>
        <text:p text:style-name="Text_20_body">keď sa o ňu staráš, sa rozvíja,</text:p>
        <text:p text:style-name="Text_20_body">nezabúdajme sa o ňu starať každý deň,</text:p>
        <text:p text:style-name="Text_20_body">nech v nás rastie a rob í radosť len.</text:p>
        <text:p text:style-name="Text_20_body">A spolu s<text:span text:style-name="T5"> </text:span>ňou, rastieme i my do<text:span text:style-name="T5"> </text:span>hĺbky,</text:p>
        <text:p text:style-name="Text_20_body"><text:s/>vo vnútri v duši, sme jej podobní,</text:p>
        <text:p text:style-name="Text_20_body"><text:soft-page-break/>tá krása vychádza z nášho vnútra,</text:p>
        <text:p text:style-name="Text_20_body"><text:bookmark text:name="_GoBack Kópie 3"/>keď miluješ a si milovaný, to je tá súhra.</text:p>
        <text:h text:style-name="Heading_20_2" text:outline-level="2"><text:bookmark-start text:name="__RefHeading___Toc7046_3586894441"/>LÁSKA AKO VODA ŽIVÁ<text:bookmark-end text:name="__RefHeading___Toc7046_3586894441"/></text:h>
        <text:p text:style-name="Text_20_body">Deň ide za dňom, noc za nocou,</text:p>
        <text:p text:style-name="Text_20_body"><text:s/>a my s Božou pomocou,</text:p>
        <text:p text:style-name="Text_20_body">kráčame spoločne životom,</text:p>
        <text:p text:style-name="Text_20_body">kde naša láska je nám prístavom.</text:p>
        <text:p text:style-name="Text_20_body">Ty si len moja a ja zas len tvoj,</text:p>
        <text:p text:style-name="Text_20_body">my nepoznáme, čo je to boj,</text:p>
        <text:p text:style-name="Text_20_body">čo sú to hádky a nenávisť,</text:p>
        <text:p text:style-name="Text_20_body">my si nechceme ten náš deň pokazi<text:span text:style-name="T9">ť</text:span>.</text:p>
        <text:p text:style-name="Text_20_body">Poznáme sa už celkom dobre,</text:p>
        <text:p text:style-name="Text_20_body">röntgenové srdce nie je dnes v móde,</text:p>
        <text:p text:style-name="Text_20_body"><text:s/>hovoria ľudia, čo necítia lásku</text:p>
        <text:p text:style-name="Text_20_body">- “Odpovedzte mi teda na otázku:”</text:p>
        <text:p text:style-name="Text_20_body">“Ako je možné , že vám to tak klape?”</text:p>
        <text:p text:style-name="Text_20_body">Na to sa nepotrebujete učiť state,</text:p>
        <text:p text:style-name="Text_20_body">žiadne poučky, ani hrubé skriptá,</text:p>
        <text:p text:style-name="Text_20_body">stačí vám srdce a empatia.</text:p>
        <text:p text:style-name="Text_20_body">Byť človekom, kde to treba,</text:p>
        <text:p text:style-name="Text_20_body">dávať, nie len myslieť na seba,</text:p>
        <text:p text:style-name="Text_20_body">byť ľudský a darovať lásku,</text:p>
        <text:p text:style-name="Text_20_body">tá sa vám vráti na oplátku.</text:p>
        <text:p text:style-name="Text_20_body">Milujte sa všetci každý deň,</text:p>
        <text:p text:style-name="Text_20_body"><text:s/>tak ako bez vody vyschne i peň,</text:p>
        <text:p text:style-name="Text_20_body"><text:s/>tak i bez lásky vám schátra duša,</text:p>
        <text:p text:style-name="Text_20_body">je ako voda živá, zásah zhora.</text:p>
        <text:h text:style-name="Heading_20_2" text:outline-level="2"><text:bookmark-start text:name="__RefHeading___Toc7048_3586894441"/>LEN S TEBOU<text:bookmark-end text:name="__RefHeading___Toc7048_3586894441"/></text:h>
        <text:p text:style-name="Text_20_body">Chcem s tebou vzlietnuť ako vták,</text:p>
        <text:p text:style-name="Text_20_body">len s tebou, do výšin až ku hviezdam,</text:p>
        <text:p text:style-name="Text_20_body"><text:s/>dávaš mi veľkú istotu každý deň,</text:p>
        <text:p text:style-name="Text_20_body">že už nikdy na zem nespadnem.</text:p>
        <text:p text:style-name="Text_20_body">Že len s tebou som v bezpečí,</text:p>
        <text:p text:style-name="Text_20_body">že mi už nikto neublíži,</text:p>
        <text:p text:style-name="Text_20_body">lebo máme seba a lásku v nás,</text:p>
        <text:p text:style-name="Text_20_body">ty si moja nádej, životom ma sprevádzaš.</text:p>
        <text:p text:style-name="Text_20_body">Ref:</text:p>
        <text:p text:style-name="Text_20_body">Dala si mi svoje srdce, láskou ma zahŕňaš,</text:p>
        <text:p text:style-name="Text_20_body"><text:s/>vraj, tak veľmi sa na mňa podobáš,</text:p>
        <text:p text:style-name="Text_20_body">objímaš ma denne svojimi krídlami,</text:p>
        <text:p text:style-name="Text_20_body">cítim sa bezpečne, keď som v tvojom náručí.</text:p>
        <text:p text:style-name="Text_20_body">To ty si zapálila iskričky v mojich očiach,</text:p>
        <text:p text:style-name="Text_20_body">to ty si rozihrala úsmev na mojich perách,</text:p>
        <text:p text:style-name="Text_20_body"><text:s/>vložila do duše pokoj a mier,</text:p>
        <text:p text:style-name="Text_20_body">do srdca lásku a krásu hier.</text:p>
        <text:p text:style-name="Text_20_body">Len s tebou som konečne šťastný,</text:p>
        <text:p text:style-name="Text_20_body">pre teba nenahraditeľný a milovaný,</text:p>
        <text:p text:style-name="Text_20_body">ďakujem ti láska za všetko, čo pre mňa robíš,</text:p>
        <text:p text:style-name="Text_20_body">si môj anjel, čo si ma našiel a už si ma nepustíš.</text:p>
        <text:h text:style-name="Heading_20_2" text:outline-level="2"><text:bookmark-start text:name="__RefHeading___Toc7050_3586894441"/>MALÝ SVET<text:bookmark-end text:name="__RefHeading___Toc7050_3586894441"/></text:h>
        <text:p text:style-name="Text_20_body">Malý svet, čo sa v nás ukrýva,</text:p>
        <text:p text:style-name="Text_20_body">veľká láska, čo v nás prebýva</text:p>
        <text:p text:style-name="Text_20_body">a my v tom svete pobláznení,</text:p>
        <text:p text:style-name="Text_20_body">do seba vzájomne a to až po uši.</text:p>
        <text:p text:style-name="Text_20_body">Ref:</text:p>
        <text:p text:style-name="Text_20_body">Keď sa láska vydarí,</text:p>
        <text:p text:style-name="Text_20_body">vtedy v duši spievajú anjeli,</text:p>
        <text:p text:style-name="Text_20_body"><text:s/>v malom svete plnom lásky,</text:p>
        <text:p text:style-name="Text_20_body">dejú sa nám zázraky.</text:p>
        <text:p text:style-name="Text_20_body">Milujeme sa každý deň a nezištne,</text:p>
        <text:p text:style-name="Text_20_body">aj keď vonku prší, nám je tak nádherne,</text:p>
        <text:p text:style-name="Text_20_body"><text:s/>za každého počasia,</text:p>
        <text:p text:style-name="Text_20_body">naša láska rastie a nám pomáha.</text:p>
        <text:p text:style-name="Text_20_body">Budovať náš vzťah od základov,</text:p>
        <text:p text:style-name="Text_20_body">prejsť si ho bez prekážok,</text:p>
        <text:p text:style-name="Text_20_body">pomaly postupne na ňom pracovať,</text:p>
        <text:p text:style-name="Text_20_body">aby bol pevný a nemuseli sme ho prerábať.</text:p>
        <text:p text:style-name="Text_20_body">Základ, to je vzájomná dôvera,</text:p>
        <text:p text:style-name="Text_20_body">o ňu sa náš vzťah opiera,</text:p>
        <text:p text:style-name="Text_20_body">rozhovory, to sú dumky večerné,</text:p>
        <text:p text:style-name="Text_20_body"><text:s/>bez nich sa deň neuzavrie.</text:p>
        <text:p text:style-name="Text_20_body">Rovnaký humor a smiech nás lieči,</text:p>
        <text:p text:style-name="Text_20_body">veď úsmev na tvári každému svedčí,</text:p>
        <text:p text:style-name="Text_20_body"><text:s/>dávať si lásku a cítiť objatie,</text:p>
        <text:p text:style-name="Text_20_body"><text:bookmark text:name="_GoBack Kópie 5"/>to je to jediné, po čom túžime.</text:p>
        <text:h text:style-name="Heading_20_2" text:outline-level="2"><text:bookmark-start text:name="__RefHeading___Toc7052_3586894441"/>NA VIANOCE SPOLU<text:bookmark-end text:name="__RefHeading___Toc7052_3586894441"/></text:h>
        <text:p text:style-name="Text_20_body">Aj tento rok, ten čas vianočný,</text:p>
        <text:p text:style-name="Text_20_body"><text:s/>túžim cítiť dotyk tvojich dlaní,</text:p>
        <text:p text:style-name="Text_20_body">cítiť tvoju lásku, keď sme spolu</text:p>
        <text:p text:style-name="Text_20_body">a nie každý in<text:span text:style-name="T5">d</text:span>e, u iného stolu.</text:p>
        <text:p text:style-name="Text_20_body">Nič iné si dnes neželám, len teba,</text:p>
        <text:p text:style-name="Text_20_body">pod stromčekom vianočným mať len seba,</text:p>
        <text:p text:style-name="Text_20_body"><text:s/>vôňu ihličia, sviečok a oheň v kozube,</text:p>
        <text:p text:style-name="Text_20_body">len ty a ja a chvíle, po ktorých túžime.</text:p>
        <text:p text:style-name="Text_20_body">Ref:</text:p>
        <text:p text:style-name="Text_20_body">My však veríme, že raz sa nám to podarí</text:p>
        <text:p text:style-name="Text_20_body">a sladký pokoj na duši nás potom naplní,</text:p>
        <text:p text:style-name="Text_20_body">vonku bude padať s<text:span text:style-name="T5">n</text:span>eh a vo vnútri láska hriať,</text:p>
        <text:p text:style-name="Text_20_body"><text:s/>to je to jediné, čo si na Vianoce chceme priať.</text:p>
        <text:p text:style-name="Text_20_body">Len my dvaja, chata a príroda okolo nás,</text:p>
        <text:p text:style-name="Text_20_body">čo môže byť krajšie ako si tieto chvíle užívať,</text:p>
        <text:p text:style-name="Text_20_body">niekto by nám závidel, ten náš vzťah nádherný,</text:p>
        <text:p text:style-name="Text_20_body"><text:s/>mať k sebe úctu a byť navzájom úprimný.</text:p>
        <text:p text:style-name="Text_20_body">Ty si môj jediný dar, dar od Boha,</text:p>
        <text:p text:style-name="Text_20_body">to je náš osud, nie žiadna náhoda,</text:p>
        <text:p text:style-name="Text_20_body">ty si moje Vianoce na každý deň,</text:p>
        <text:p text:style-name="Text_20_body">s tebou som šťastná a viem, že smiem.<text:bookmark text:name="_GoBack Kópie 6"/></text:p>
        <text:h text:style-name="Heading_20_2" text:outline-level="2"><text:bookmark-start text:name="__RefHeading___Toc7054_3586894441"/>NAVŽDY TY A JA<text:bookmark-end text:name="__RefHeading___Toc7054_3586894441"/></text:h>
        <text:p text:style-name="Text_20_body">Láska sa nás oboch dotkla,</text:p>
        <text:p text:style-name="Text_20_body">stretli sme sa a bolo, bodka,</text:p>
        <text:p text:style-name="Text_20_body">od začiatku sme obaja cítili,</text:p>
        <text:p text:style-name="Text_20_body">že k sebe patríme, po sebe sme túžili.</text:p>
        <text:p text:style-name="Text_20_body">Nikto nám nemôže zobrať našu lásku,</text:p>
        <text:p text:style-name="Text_20_body">je čistá, úprimná ako neha jarného vánku,</text:p>
        <text:p text:style-name="Text_20_body"><text:s/>dlho sa naše duše v živote hľadali,</text:p>
        <text:p text:style-name="Text_20_body">preto nám v nej nikto nezabráni.</text:p>
        <text:p text:style-name="Text_20_body">Ref:</text:p>
        <text:p text:style-name="Text_20_body">Navždy ty a ja,</text:p>
        <text:p text:style-name="Text_20_body">sme súdení pre seba,</text:p>
        <text:p text:style-name="Text_20_body">po svojom boku verne stáť,</text:p>
        <text:p text:style-name="Text_20_body">svoju lásku si darovať.</text:p>
        <text:p text:style-name="Text_20_body">Sme tak veľmi šťastní, že sa máme,</text:p>
        <text:p text:style-name="Text_20_body">spolu až ku hviezdam sa dostávame,</text:p>
        <text:p text:style-name="Text_20_body"><text:s/>nikdy sa spolu nenud<text:bookmark text:name="_GoBack Kópie 7"/>íme,</text:p>
        <text:p text:style-name="Text_20_body">vždy krásne hlúposti vymyslíme.</text:p>
        <text:p text:style-name="Text_20_body">Veľmi si vážime našu prítomnosť,</text:p>
        <text:p text:style-name="Text_20_body">to bola naša voľba, nie možnosť,</text:p>
        <text:p text:style-name="Text_20_body">obaja vieme, že chceme byť spolu až do konca,</text:p>
        <text:p text:style-name="Text_20_body">byť tu jeden pre druhého a milovať sa od srdca.</text:p>
        <text:h text:style-name="Heading_20_2" text:outline-level="2"><text:bookmark-start text:name="__RefHeading___Toc7056_3586894441"/>S TEBOU ZOSTARNÚŤ<text:bookmark-end text:name="__RefHeading___Toc7056_3586894441"/></text:h>
        <text:p text:style-name="Text_20_body">Som len taký malý blázon,</text:p>
        <text:p text:style-name="Text_20_body">čo ťa miluje celým srdcom,</text:p>
        <text:p text:style-name="Text_20_body">blázon, čo je do teba,</text:p>
        <text:p text:style-name="Text_20_body">nič viac mi ku šťastiu netreba.</text:p>
        <text:p text:style-name="Text_20_body">Vždy, keď sa na mňa usmeješ,</text:p>
        <text:p text:style-name="Text_20_body">viem, že ma stále miluješ,</text:p>
        <text:p text:style-name="Text_20_body">som šťastný, že ťa láska mám,</text:p>
        <text:p text:style-name="Text_20_body">aj keď ťa možno niekedy nahnevám.</text:p>
        <text:p text:style-name="Text_20_body">Ver, že chcem pre teba len to najlepšie,</text:p>
        <text:p text:style-name="Text_20_body">vážim si ťa a stojím pri tebe aj keď ti je najťažšie,</text:p>
        <text:p text:style-name="Text_20_body"><text:s/>viem, že spolu všetko zvládneme,</text:p>
        <text:p text:style-name="Text_20_body">pri mne sa vždy cítiš bezpečne.</text:p>
        <text:p text:style-name="Text_20_body">Keď som v tvojom náručí,</text:p>
        <text:p text:style-name="Text_20_body">tiež som vtedy v bezpečí,</text:p>
        <text:p text:style-name="Text_20_body">pokoj cítim na duši</text:p>
        <text:p text:style-name="Text_20_body">a v srdci lásku, čo ma všeličo naučí.</text:p>
        <text:p text:style-name="Text_20_body">Ty si ženou, ktorú som vždy túžil mať,</text:p>
        <text:p text:style-name="Text_20_body">ráno vstávať a večer vždy zaspávať,</text:p>
        <text:p text:style-name="Text_20_body">milujem ťa, si môj poklad najväčší,</text:p>
        <text:p text:style-name="Text_20_body">s tebou túžim zostarnúť, ak nám Boh dožičí.</text:p>
        <text:h text:style-name="Heading_20_2" text:outline-level="2"><text:bookmark-start text:name="__RefHeading___Toc7058_3586894441"/>SPOLU VŠETKO ZVLÁDNEME<text:bookmark-end text:name="__RefHeading___Toc7058_3586894441"/></text:h>
        <text:p text:style-name="Text_20_body">Pod kožou mám tvoju nehu,</text:p>
        <text:p text:style-name="Text_20_body">obaja stojíme na jednom brehu,</text:p>
        <text:p text:style-name="Text_20_body">dobre vieme, čo nás napĺňa,</text:p>
        <text:p text:style-name="Text_20_body">keď láska má význam a nie je bezduchá.</text:p>
        <text:p text:style-name="Text_20_body">Bez pocitu viny a ťažkých hriechov,</text:p>
        <text:p text:style-name="Text_20_body">vieme sa na seba pozerať i bez slov,</text:p>
        <text:p text:style-name="Text_20_body">krásne je, keď vieme, po čom ten druhý túži</text:p>
        <text:p text:style-name="Text_20_body"><text:s/>a s úsmevom na tvári mu to rád splní.</text:p>
        <text:p text:style-name="Text_20_body">Ref:</text:p>
        <text:p text:style-name="Text_20_body">Každý jeden deň je nám výzvou,</text:p>
        <text:p text:style-name="Text_20_body">sme spolu stále dušou i mysľou,</text:p>
        <text:p text:style-name="Text_20_body">ľahšie sa nám kráča, keď sme milovaní,</text:p>
        <text:p text:style-name="Text_20_body">môžeme sa o seba oprieť, keď sme unavení.</text:p>
        <text:p text:style-name="Text_20_body">Nepoznáme, čo sú to výčitky a hádky,</text:p>
        <text:p text:style-name="Text_20_body">vážime si seba, to je dôkaz lásky,</text:p>
        <text:p text:style-name="Text_20_body">milé slovo, či vrúcne objatie,</text:p>
        <text:p text:style-name="Text_20_body">vie urobiť zázrak nie len v nás, ale aj vo svete.</text:p>
        <text:p text:style-name="Text_20_body">Sme len ľudia z mäsa a kostí,</text:p>
        <text:p text:style-name="Text_20_body"><text:span text:style-name="T5">z</text:span>a to veľkou láskou naplnení,</text:p>
        <text:p text:style-name="Text_20_body">kde sme my, tam sú srdcia spojené,</text:p>
        <text:p text:style-name="Text_20_body">vieme, že spolu všetko zvládneme.</text:p>
        <text:h text:style-name="Heading_20_2" text:outline-level="2"><text:bookmark-start text:name="__RefHeading___Toc7060_3586894441"/>STÁLE SPOLU<text:bookmark-end text:name="__RefHeading___Toc7060_3586894441"/></text:h>
        <text:p text:style-name="Text_20_body">Chceme byť čo najviac spolu,</text:p>
        <text:p text:style-name="Text_20_body">vážime si každú možnú chvíľu,</text:p>
        <text:p text:style-name="Text_20_body">spoločný čas je nám veľmi vzácny,</text:p>
        <text:p text:style-name="Text_20_body"><text:s/>preto si ho robíme tak krásny.</text:p>
        <text:p text:style-name="Text_20_body">Ref:</text:p>
        <text:p text:style-name="Text_20_body">Si vždy pri mne, aj keď som sám,</text:p>
        <text:p text:style-name="Text_20_body">ten náš sladký domov máme vo vnútri,<text:span text:style-name="T5"> </text:span>v nás,</text:p>
        <text:p text:style-name="Text_20_body"><text:s/>si mojím vesmírom, mám ťa viac než rád,</text:p>
        <text:p text:style-name="Text_20_body">ja ťa milujem a chcem pri tebe stáť.</text:p>
        <text:p text:style-name="Text_20_body">Hádky u nás nemajú svoje miesto,</text:p>
        <text:p text:style-name="Text_20_body">lásku si prejavujeme nie jedným gestom,</text:p>
        <text:p text:style-name="Text_20_body"><text:s/>milé slová, úsmev a lásky<text:span text:style-name="T5"> </text:span>bozk,</text:p>
        <text:p text:style-name="Text_20_body">toho nemáme nikdy dosť.</text:p>
        <text:p text:style-name="Text_20_body">Som šťastný, keď sme v svojej <text:soft-page-break/>blízkosti,</text:p>
        <text:p text:style-name="Text_20_body">keď vidím, že si dávame toľko pozornosti,</text:p>
        <text:p text:style-name="Text_20_body"><text:s/>rád počujem ten tvoj krásny smiech,</text:p>
        <text:p text:style-name="Text_20_body">vidieť tvoj úsmev, to snáď nie je hriech.</text:p>
        <text:p text:style-name="Text_20_body">Stále spolu, aj keď sme od seba,</text:p>
        <text:p text:style-name="Text_20_body">to je pre nás oboch výhra životná,</text:p>
        <text:p text:style-name="Text_20_body">milujeme sa stále, každý deň,</text:p>
        <text:p text:style-name="Text_20_body">o tom je pravý vzťah, keď sme živá pochodeň.<text:bookmark text:name="_GoBack Kópie 10"/></text:p>
        <text:h text:style-name="Heading_20_2" text:outline-level="2"><text:bookmark-start text:name="__RefHeading___Toc7062_3586894441"/>ŠŤASTIE<text:bookmark-end text:name="__RefHeading___Toc7062_3586894441"/></text:h>
        <text:p text:style-name="Text_20_body">Šťastie, to je radosť zo života,</text:p>
        <text:p text:style-name="Text_20_body">za vďačnosť, ktorú máš – bonita,</text:p>
        <text:p text:style-name="Text_20_body">netreba mať veľa, stačí len málo,</text:p>
        <text:p text:style-name="Text_20_body"><text:s/>vedieť žiť tak, aby to zato stálo.</text:p>
        <text:p text:style-name="Text_20_body">Šťastie je nájsť aj štvorlístok na lúke,</text:p>
        <text:p text:style-name="Text_20_body">nemusíš sa báť ani blesku v búrke,</text:p>
        <text:p text:style-name="Text_20_body">čistá radosť, že mal si aj ty to šťastie,</text:p>
        <text:p text:style-name="Text_20_body">je pre mnohých najväčšie prianie.</text:p>
        <text:p text:style-name="Text_20_body">Ref:</text:p>
        <text:p text:style-name="Text_20_body">Teraz som šťastná, ďakujem za všetko,</text:p>
        <text:p text:style-name="Text_20_body"><text:s/>aj keď sa to zdalo byť veľmi ďaleko,</text:p>
        <text:p text:style-name="Text_20_body">oplatilo sa čakať, teraz sa radujem,</text:p>
        <text:p text:style-name="Text_20_body"><text:s/>Bohu vďačím za to, aj to, že milujem.</text:p>
        <text:p text:style-name="Text_20_body">Šťastie, ten sladký pokoj na duši,</text:p>
        <text:p text:style-name="Text_20_body">spokojnosť v srdci každému sluší,</text:p>
        <text:p text:style-name="Text_20_body"><text:s/>ten hrejivý pocit na tvojej hrudi,</text:p>
        <text:p text:style-name="Text_20_body">krv v žilách ti rýchlo rozprúdi.</text:p>
        <text:p text:style-name="Text_20_body">Šťastie je aj tešiť sa z maličkostí,</text:p>
        <text:p text:style-name="Text_20_body">vtedy naplnenie prejde až do malých kostí,</text:p>
        <text:p text:style-name="Text_20_body"><text:s/>vzácne je aj šťastie hľadať v ľuďoch</text:p>
        <text:p text:style-name="Text_20_body">a netočiť sa stále v bl<text:span text:style-name="T10">u</text:span>dn<text:span text:style-name="T10">ý</text:span>ch kruhoch.</text:p>
        <text:h text:style-name="Heading_20_2" text:outline-level="2"><text:bookmark-start text:name="__RefHeading___Toc7064_3586894441"/>TANGO<text:bookmark-end text:name="__RefHeading___Toc7064_3586894441"/></text:h>
        <text:p text:style-name="Text_20_body">Tancujem si v rytme po parketách,</text:p>
        <text:p text:style-name="Text_20_body">tebe som však vždy blízko na dosah,</text:p>
        <text:p text:style-name="Text_20_body">pridaj sa tiež ku mne, rytmom sa unášať,</text:p>
        <text:p text:style-name="Text_20_body">nech láska v nás sa môže povznášať.</text:p>
        <text:p text:style-name="Text_20_body">Ref:</text:p>
        <text:p text:style-name="Text_20_body">To vášnivé tango, kto by ho nepoznal snáď,</text:p>
        <text:p text:style-name="Text_20_body">keď s láskou v prázdnej sále sa doňho pustíš rád.</text:p>
        <text:p text:style-name="Text_20_body">Obaja poznáme dobre našu pieseň,</text:p>
        <text:p text:style-name="Text_20_body">dnešná noc je naša, staršia ako jeseň,</text:p>
        <text:p text:style-name="Text_20_body">pomaly v blízkosti sa unášame hudbou,</text:p>
        <text:p text:style-name="Text_20_body">v krvi nám kolujú noty, obklopené ohňom.</text:p>
        <text:p text:style-name="Text_20_body">Vo vnútri tela cítime každý jeden tón,</text:p>
        <text:p text:style-name="Text_20_body">po celej sále po<text:span text:style-name="T5">č</text:span>uť náš túžobný ston,</text:p>
        <text:p text:style-name="Text_20_body">obaja s noblesou tancujeme až do konca</text:p>
        <text:p text:style-name="Text_20_body">a pohľad do očí hovorí za veľa.</text:p>
        <text:p text:style-name="Text_20_body"><text:bookmark text:name="_GoBack Kópie 11"/>Dnešná noc nekončí, práveže začína,</text:p>
        <text:p text:style-name="Text_20_body">kto pozná lásku, hneď si ju spočíta,</text:p>
        <text:p text:style-name="Text_20_body">v rytme tanga privítame i teplé ráno,</text:p>
        <text:p text:style-name="Text_20_body"><text:s text:c="2"/>kto miluje vie, že tango za to stálo.<text:bookmark text:name="_GoBack Kópie 12"/></text:p>
        <text:h text:style-name="Heading_20_2" text:outline-level="2"><text:bookmark-start text:name="__RefHeading___Toc7066_3586894441"/>TRI ROKY LÁSKY<text:bookmark-end text:name="__RefHeading___Toc7066_3586894441"/></text:h>
        <text:p text:style-name="Text_20_body">Tri roky lásk<text:span text:style-name="T5">y</text:span>, jedna cesta,</text:p>
        <text:p text:style-name="Text_20_body">sme dve telá, z jedného cesta,</text:p>
        <text:p text:style-name="Text_20_body">jedna duša, dve spriaznené osoby,</text:p>
        <text:p text:style-name="Text_20_body">čo čakali na seba, dlhé roky a hodiny.</text:p>
        <text:p text:style-name="Text_20_body">Vždy sme verili, že sa raz nájdeme,</text:p>
        <text:p text:style-name="Text_20_body">slzy sme ronili, stále dúfali v nádeje,</text:p>
        <text:p text:style-name="Text_20_body"><text:s/>že raz to k nám už musí prísť,</text:p>
        <text:p text:style-name="Text_20_body">po mnohých pádoch predsa vyjsť.</text:p>
        <text:p text:style-name="Text_20_body">Ref:</text:p>
        <text:p text:style-name="Text_20_body">A teraz sa tešíme, radosť nás napĺňa,</text:p>
        <text:p text:style-name="Text_20_body">že sme to zvládli, šťastie nás ob<text:span text:style-name="T5">j</text:span>íma,</text:p>
        <text:p text:style-name="Text_20_body"><text:s/>pre nás je vzácna každá minúta,</text:p>
        <text:p text:style-name="Text_20_body">ten spoločný čas sa nám počíta.</text:p>
        <text:p text:style-name="Text_20_body">Nič nie je krajšie, ako keď láska rozkvitá,</text:p>
        <text:p text:style-name="Text_20_body"><text:s/>pevná v základoch, sa neohýba,</text:p>
        <text:p text:style-name="Text_20_body">buduje sa od začiatku cez maličkosti,</text:p>
        <text:p text:style-name="Text_20_body"><text:s/>nádhernou ju robia naše cnosti.</text:p>
        <text:p text:style-name="Text_20_body">Milovať a byť vždy milovaný každý deň,</text:p>
        <text:p text:style-name="Text_20_body">to je ako byť sieňou slávy pre ňu deň čo deň,</text:p>
        <text:p text:style-name="Text_20_body"><text:s/>ten pocit úžasný, že láska tebou prúdi,</text:p>
        <text:p text:style-name="Text_20_body"><text:bookmark text:name="_GoBack Kópie 4"/>už tri roky sa k nej neustále túlim.</text:p>
        <text:h text:style-name="Heading_20_2" text:outline-level="2"><text:bookmark-start text:name="__RefHeading___Toc7068_3586894441"/>V TVOJOM NÁRUČÍ<text:bookmark-end text:name="__RefHeading___Toc7068_3586894441"/></text:h>
        <text:p text:style-name="Text_20_body">V tvojom náručí,</text:p>
        <text:p text:style-name="Text_20_body">cítim sa tak v bezpečí,</text:p>
        <text:p text:style-name="Text_20_body">rýchlo zaspím v ňom,</text:p>
        <text:p text:style-name="Text_20_body">keď ma pozveš doň.</text:p>
        <text:p text:style-name="Text_20_body">Si mäkšia než vankúš, či perina,</text:p>
        <text:p text:style-name="Text_20_body">v tvojom lone sa ľahko usína,</text:p>
        <text:p text:style-name="Text_20_body">milujem byť tak tesne v tvojej blízkosti,</text:p>
        <text:p text:style-name="Text_20_body">cítiť tvoju vôňu až do kostí.</text:p>
        <text:p text:style-name="Text_20_body">V tvojom náručí,</text:p>
        <text:p text:style-name="Text_20_body">sa mi hlava zatočí,</text:p>
        <text:p text:style-name="Text_20_body">krásne je nám dvom,</text:p>
        <text:p text:style-name="Text_20_body">keď nie sme po jednom.</text:p>
        <text:p text:style-name="Text_20_body">Cítiť tvoju blízkosť je tak úžasné,</text:p>
        <text:p text:style-name="Text_20_body">keď ma pevne zovrie tvoje objatie,</text:p>
        <text:p text:style-name="Text_20_body">nechcem sa ho zbaviť nikdy v živote,</text:p>
        <text:p text:style-name="Text_20_body">chcem v ňom zotrvať, až kým sa nepominiem.<text:bookmark text:name="_GoBack Kópie 13"/></text:p>
        <text:h text:style-name="Heading_20_2" text:outline-level="2"><text:bookmark-start text:name="__RefHeading___Toc7070_3586894441"/>VERNE PRI SEBE<text:bookmark-end text:name="__RefHeading___Toc7070_3586894441"/></text:h>
        <text:p text:style-name="Text_20_body">Skoré ráno, či hlboká noc,</text:p>
        <text:p text:style-name="Text_20_body">si tu stále pri mne, mi pomôcť,</text:p>
        <text:p text:style-name="Text_20_body">poznáš moje priania i moje neduhy,</text:p>
        <text:p text:style-name="Text_20_body">aj tak stojíš pri mne, nečakáš žiadne pohromy.</text:p>
        <text:p text:style-name="Text_20_body">Verne pri sebe, deň čo deň,</text:p>
        <text:p text:style-name="Text_20_body">si moja láska, moja večná pochodeň,</text:p>
        <text:p text:style-name="Text_20_body"><text:s/>oheň, ktorý v sebe nosíš,</text:p>
        <text:p text:style-name="Text_20_body">nikdy zlobou neuhasíš.</text:p>
        <text:p text:style-name="Text_20_body">Ref:</text:p>
        <text:p text:style-name="Text_20_body">Každý nám môže závidieť,</text:p>
        <text:p text:style-name="Text_20_body">našu lásku požehnať i nenávidieť,</text:p>
        <text:p text:style-name="Text_20_body">avšak naše silné puto nikto neoddelí,</text:p>
        <text:p text:style-name="Text_20_body">je mocnejšie než skala či pevné okovy.</text:p>
        <text:p text:style-name="Text_20_body">Nerozdelí nás nikto, ani diabol z pekla,</text:p>
        <text:p text:style-name="Text_20_body">čo Boh spojil, to zotrvá, pravda je odveká,</text:p>
        <text:p text:style-name="Text_20_body"><text:s/>že nielen šaty robia človeka,</text:p>
        <text:p text:style-name="Text_20_body">ale láska, ktorá nám žilami preteká.</text:p>
        <text:p text:style-name="Text_20_body">Sme len ľudia z mäsa a kostí,</text:p>
        <text:p text:style-name="Text_20_body">ale máme srdce plné lásk<text:span text:style-name="T5">y</text:span></text:p>
        <text:p text:style-name="Text_20_body">a my budeme za našu lásku bojovať,</text:p>
        <text:p text:style-name="Text_20_body">až do konca, kým budeme žiť a milovať.</text:p>
        <text:h text:style-name="Heading_20_2" text:outline-level="2"><text:bookmark-start text:name="__RefHeading___Toc7072_3586894441"/>VIEŠ ČO, LÁSKA<text:bookmark text:name="_GoBack Kópie 15"/>?<text:bookmark-end text:name="__RefHeading___Toc7072_3586894441"/></text:h>
        <text:p text:style-name="Text_20_body">Vieš čo, láska?</text:p>
        <text:p text:style-name="Text_20_body">Chcem ti zahrať</text:p>
        <text:p text:style-name="Text_20_body">a zaspievať na gitare</text:p>
        <text:p text:style-name="Text_20_body">tú našu pieseň lásky:</text:p>
        <text:p text:style-name="Text_20_body">O tom, ako oplatí sa čakať,</text:p>
        <text:p text:style-name="Text_20_body">oplatí sa prejsť si zlomenými srdciami,</text:p>
        <text:p text:style-name="Text_20_body">prejsť si peklom a odznova vždy začať,</text:p>
        <text:p text:style-name="Text_20_body">lebo to nádherné je vždy pred nami.</text:p>
        <text:p text:style-name="Text_20_body">Ref:</text:p>
        <text:p text:style-name="Text_20_body">To nádherné nás čaká na konci,</text:p>
        <text:p text:style-name="Text_20_body">keď spadneme až na dno a ten pravý nás postaví,</text:p>
        <text:p text:style-name="Text_20_body">vtedy nám všetko, čo bolo dáva zmysel,</text:p>
        <text:p text:style-name="Text_20_body">teraz som však šťastná , odkedy si prišiel.</text:p>
        <text:p text:style-name="Text_20_body">Odkedy si mi prvýkrát napísal,</text:p>
        <text:p text:style-name="Text_20_body">a ja som vedela, že nesmiem šancu premárniť,</text:p>
        <text:p text:style-name="Text_20_body"><text:s/>vtedy sa vo mne čosi pohl<text:span text:style-name="T5">o</text:span>, ty si odpísal<text:span text:style-name="T5">,</text:span></text:p>
        <text:p text:style-name="Text_20_body">a začal sa náš príbeh, ktorý vieme len my pochopiť.</text:p>
        <text:p text:style-name="Text_20_body">Príbeh silnej lásk<text:span text:style-name="T5">y</text:span>, ktorá svet prenáša,</text:p>
        <text:p text:style-name="Text_20_body">každý deň sa nám ňou duša povznáša,</text:p>
        <text:p text:style-name="Text_20_body"><text:s/>obaja vieme, že k sebe patríme,</text:p>
        <text:p text:style-name="Text_20_body">niet nad lásku, ktorú si sami zvolíme.</text:p>
        <text:p text:style-name="Text_20_body">Teraz vieme, že sen sa vie v realitu premeniť,</text:p>
        <text:p text:style-name="Text_20_body">keď veľmi túžime, dá sa to docieliť,</text:p>
        <text:p text:style-name="Text_20_body">milujeme sa a vážime si jeden druhého,</text:p>
        <text:p text:style-name="Text_20_body"><text:bookmark text:name="_GoBack Kópie 14"/>ľudia vedia byť zlí, preto sa s láskou vieme vzájomne pochopiť.</text:p>
        <text:h text:style-name="Heading_20_2" text:outline-level="2"><text:bookmark-start text:name="__RefHeading___Toc7074_3586894441"/>VYSNÍVANÁ SVADBA<text:bookmark-end text:name="__RefHeading___Toc7074_3586894441"/></text:h>
        <text:p text:style-name="Text_20_body">Utkám ti závoj z jemnej pavučiny,</text:p>
        <text:p text:style-name="Text_20_body">do vlasov vložím perly z rannej rosy,</text:p>
        <text:p text:style-name="Text_20_body">do rúk ti dám kyticu červených ruží,</text:p>
        <text:p text:style-name="Text_20_body">nech na tento deň nikdy nezabudneš a vieš, že biela ti sluší.</text:p>
        <text:p text:style-name="Text_20_body">Šaty ako snehové vločky, kopírujú tvoje telo,</text:p>
        <text:p text:style-name="Text_20_body">dlhé až po zem, vyzeráš v nich krásne a smelo,</text:p>
        <text:p text:style-name="Text_20_body">si viac než nádherná a moja navždy len,</text:p>
        <text:p text:style-name="Text_20_body">dnes dáme si sľub večnosti,<text:span text:style-name="T5"> </text:span>padám z teba do kolien.</text:p>
        <text:p text:style-name="Text_20_body">V tento náš deň nám mesiac bude svietiť na nebi,</text:p>
        <text:p text:style-name="Text_20_body">cvrčky hrať zaľúben<text:span text:style-name="T5">ú</text:span> sonátu od rána až do noci,</text:p>
        <text:p text:style-name="Text_20_body">spolu pretancujeme v láske celú noc,</text:p>
        <text:p text:style-name="Text_20_body">to, že sa veľmi milujeme, vieme my a pár dobrých sŕdc.</text:p>
        <text:p text:style-name="Text_20_body">Svadba v prírode, na pobreží nášho mora,</text:p>
        <text:p text:style-name="Text_20_body">tak ako sme to chceli, stalo sa, zásah zhora,</text:p>
        <text:p text:style-name="Text_20_body"><text:s/>splnilo sa nám, ako sme si obaja želali,</text:p>
        <text:p text:style-name="Text_20_body">len my dvaja a Pán Boh s anjelmi nad nami.</text:p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h text:style-name="Heading_20_2" text:outline-level="2"><text:bookmark-start text:name="__RefHeading___Toc7076_3586894441"/><text:soft-page-break/>ZA OPONOU<text:bookmark-end text:name="__RefHeading___Toc7076_3586894441"/></text:h>
        <text:p text:style-name="Text_20_body">Naša láska rokmi rastie,</text:p>
        <text:p text:style-name="Text_20_body">ty si moja a ja tvoj pastier,</text:p>
        <text:p text:style-name="Text_20_body">obaja si našu lásku strážime,</text:p>
        <text:p text:style-name="Text_20_body">ako pastier svoje ovce chránime.</text:p>
        <text:p text:style-name="Text_20_body">Lebo my veľmi dobre vieme,</text:p>
        <text:p text:style-name="Text_20_body">sme v strehu, aj keď sa nám drieme,</text:p>
        <text:p text:style-name="Text_20_body"><text:s/>že ľudia v živote vedia byť aj zlí,</text:p>
        <text:p text:style-name="Text_20_body">nepriať druhému a byť plný závisti.</text:p>
        <text:p text:style-name="Text_20_body">Ref:</text:p>
        <text:p text:style-name="Text_20_body">A preto, čo je naše, to patrí len nám,</text:p>
        <text:p text:style-name="Text_20_body">pred svetom teba<text:span text:style-name="T5"> </text:span>i seba ukrývam,</text:p>
        <text:p text:style-name="Text_20_body">naše radosti, slabosti, sme nahí pred sebou,</text:p>
        <text:p text:style-name="Text_20_body"><text:s/>ale pred vami, sme za ťažkou oponou.</text:p>
        <text:p text:style-name="Text_20_body">Možno sa vám zdá, že do nás vidíte,</text:p>
        <text:p text:style-name="Text_20_body">avšak verte, že sa veľmi mýlite,</text:p>
        <text:p text:style-name="Text_20_body">to sú len vaše vlastné predstavy,</text:p>
        <text:p text:style-name="Text_20_body">ako nás vy chcete vidieť podľa predlohy.</text:p>
        <text:p text:style-name="Text_20_body">Naša láska je viac než skala mocnejšia,</text:p>
        <text:p text:style-name="Text_20_body"><text:s/>ani brány pekla ju neprelomia,</text:p>
        <text:p text:style-name="Text_20_body">kto však koná s čistým svedomím,</text:p>
        <text:p text:style-name="Text_20_body">tomu rád s radosťou dvere otvorím.</text:p>
        <text:h text:style-name="Heading_20_2" text:outline-level="2"><text:bookmark-start text:name="__RefHeading___Toc7078_3586894441"/>ZAHALENÍ DO LÁSKY<text:bookmark-end text:name="__RefHeading___Toc7078_3586894441"/></text:h>
        <text:p text:style-name="Text_20_body">Zahalím ťa do svojej lásky,</text:p>
        <text:p text:style-name="Text_20_body">z nehy ti utkám krásne šaty,</text:p>
        <text:p text:style-name="Text_20_body">nie som však len človek dáky,</text:p>
        <text:p text:style-name="Text_20_body">pretancujem s tebou tento život krátky.</text:p>
        <text:p text:style-name="Text_20_body">Ako také dve holubičky, čo sú si verné,</text:p>
        <text:p text:style-name="Text_20_body"><text:s/>budeme aj my plný nehy k sebe,</text:p>
        <text:p text:style-name="Text_20_body">lebo čo je z lásky, to je cenné,</text:p>
        <text:p text:style-name="Text_20_body">veď nebudeme tu na tejto zemi večne.</text:p>
        <text:p text:style-name="Text_20_body">Nič nie je krajšie, ako mať k sebe dôveru,</text:p>
        <text:p text:style-name="Text_20_body"><text:s/>nestratiť pritom vlastnú hodnotu,</text:p>
        <text:p text:style-name="Text_20_body">odmietať každý jeden flirt i neveru,</text:p>
        <text:p text:style-name="Text_20_body">ktorými sa ničí vzťah na blízko i na diaľku.</text:p>
        <text:p text:style-name="Text_20_body">Vážiť si jeden druhého, to je dar,</text:p>
        <text:p text:style-name="Text_20_body"><text:s/>nie každý ho však vie mať,</text:p>
        <text:p text:style-name="Text_20_body">kto miluje, vie čo znamená dať,</text:p>
        <text:p text:style-name="Text_20_body">svoju lásku a nič za ňu nepýtať.</text:p>
        <text:h text:style-name="Heading_20_2" text:outline-level="2"><text:bookmark-start text:name="__RefHeading___Toc7080_3586894441"/>ZAKOTVENÁ LÁSKA<text:bookmark-end text:name="__RefHeading___Toc7080_3586894441"/></text:h>
        <text:p text:style-name="Text_20_body">V maličkostiach sa ukrýva,</text:p>
        <text:p text:style-name="Text_20_body"><text:s/>láska tvoja úprimná.</text:p>
        <text:p text:style-name="Text_20_body">Vidím ju v každom tvojom čine,</text:p>
        <text:p text:style-name="Text_20_body">v tichu, keď deň pomaly plynie.</text:p>
        <text:p text:style-name="Text_20_body">Spôsob, <text:span text:style-name="T5">akým</text:span> sa na mňa <text:span text:style-name="T5">pozerá</text:span>š<text:span text:style-name="T5">, </text:span></text:p>
        <text:p text:style-name="Text_20_body">keď mi ráno kávu chystáš,</text:p>
        <text:p text:style-name="Text_20_body">šepot, ktorým mi praješ sny,</text:p>
        <text:p text:style-name="Text_20_body">to sú naše spoločné dni.</text:p>
        <text:p text:style-name="Text_20_body">Každý deň mi dávaš najavo,</text:p>
        <text:p text:style-name="Text_20_body"><text:s/>že som tvoja a nikoho iného.</text:p>
        <text:p text:style-name="Text_20_body">Vždy ti tvoju lásku opätujem,</text:p>
        <text:p text:style-name="Text_20_body">lebo ťa milujem a nikdy neprestanem.</text:p>
        <text:p text:style-name="Text_20_body"><text:s/>Srdce v tvojom rytme bije,</text:p>
        <text:p text:style-name="Text_20_body">nič krajšie na svete nie je.</text:p>
        <text:p text:style-name="Text_20_body">Vieš mi vždy úsmev vyčariť,</text:p>
        <text:p text:style-name="Text_20_body">keď ma len tak chceš pobaviť.</text:p>
        <text:p text:style-name="Text_20_body">Cítim ťa, aj keď nie si pri mne,</text:p>
        <text:p text:style-name="Text_20_body">tvoja stopa v duši mi splynie.</text:p>
        <text:p text:style-name="Text_20_body">Sta<text:span text:style-name="T5">č</text:span>í mi jeden pohľad na teba,</text:p>
        <text:p text:style-name="Text_20_body">viac od života mi netreba.</text:p>
        <text:p text:style-name="Text_20_body">Si môj prístav, istota, pokoj,</text:p>
        <text:p text:style-name="Text_20_body">v náručí tvojom končí <text:span text:style-name="T5">môj </text:span>nepokoj.</text:p>
        <text:p text:style-name="Text_20_body">Každý deň mi dávaš najavo,</text:p>
        <text:p text:style-name="Text_20_body"><text:s/>že som tvoja a nikoho iného.</text:p>
        <text:p text:style-name="Text_20_body">Vždy ti tvoju lásku opätujem,</text:p>
        <text:p text:style-name="Text_20_body">lebo ťa milujem a nikdy neprestanem.</text:p>
        <text:p text:style-name="Text_20_body"><text:s/>Srdce v tvojom rytme bije,</text:p>
        <text:p text:style-name="Text_20_body">nič krajšie na svete nie je.</text:p>
        <text:p text:style-name="Text_20_body">Je úžasné, keď sa láska tak vydarí,</text:p>
        <text:p text:style-name="Text_20_body">keď to myslíme vážne, bez pretvárky.</text:p>
        <text:p text:style-name="Text_20_body"><text:s/>Keď vieme, že je to skutočné<text:bookmark text:name="_GoBack Kópie 18"/>,</text:p>
        <text:p text:style-name="Text_20_body">nie iba snívanie zbytočné.</text:p>
        <text:p text:style-name="Text_20_body">Nikto z nás nehrá žiadnu hru,</text:p>
        <text:p text:style-name="Text_20_body">veríme v nás, v túto prísahu.</text:p>
        <text:p text:style-name="Text_20_body">Zakotvená v srdci, nie na prenájom,</text:p>
        <text:p text:style-name="Text_20_body">si môj začiatok aj môj koniec, viem o tom.</text:p>
        <text:p text:style-name="Text_20_body"><text:s/>Milujem ťa, nikdy neprestanem,</text:p>
        <text:p text:style-name="Text_20_body">navždy tvojou zostanem.</text:p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h text:style-name="Heading_20_2" text:outline-level="2"><text:bookmark-start text:name="__RefHeading___Toc7082_3586894441"/>ZAVOLAJ<text:bookmark-end text:name="__RefHeading___Toc7082_3586894441"/></text:h>
        <text:p text:style-name="Text_20_body">Zavolaj,</text:p>
        <text:p text:style-name="Text_20_body">keď budeš sama a bude ti smutno,</text:p>
        <text:p text:style-name="Text_20_body">vtedy pocítiš<text:span text:style-name="T5">, </text:span>že nie je mi to jedno,</text:p>
        <text:p text:style-name="Text_20_body">keď sme odlúče<text:span text:style-name="T5">n</text:span>í a tak od seba ďaleko,</text:p>
        <text:p text:style-name="Text_20_body"><text:s/>v tú chvíľu by som urobil úplne všetko.</text:p>
        <text:p text:style-name="Text_20_body">Zavolaj,</text:p>
        <text:p text:style-name="Text_20_body">keď budeš mať opäť slzy na krajíčku</text:p>
        <text:p text:style-name="Text_20_body">a ja ti zaspievam našu obľúbenú pesničku,</text:p>
        <text:p text:style-name="Text_20_body"><text:s/>vieš dobre, že mám všetky v malíčku,</text:p>
        <text:p text:style-name="Text_20_body">nech ti takto vyznám lásku na diaľku.</text:p>
        <text:p text:style-name="Text_20_body">Ref:</text:p>
        <text:p text:style-name="Text_20_body">Možno sme teraz od seba vzdialení,</text:p>
        <text:p text:style-name="Text_20_body">ale naša láska predsa všetko vydrž<text:span text:style-name="T5">í</text:span>,</text:p>
        <text:p text:style-name="Text_20_body">máme dve telá, ale len jednu dušu,</text:p>
        <text:p text:style-name="Text_20_body">vieme, že znova zvládneme túto skúšku.</text:p>
        <text:p text:style-name="Text_20_body">Zavolaj,</text:p>
        <text:p text:style-name="Text_20_body">som pripravený vypočuť tvoje slová,</text:p>
        <text:p text:style-name="Text_20_body"><text:s/>aj kebyže sa ti tvoj jazyk mot<text:span text:style-name="T5">á</text:span>,</text:p>
        <text:p text:style-name="Text_20_body">stojím a budem vždy stáť vedľa teba,</text:p>
        <text:p text:style-name="Text_20_body"><text:s/>po tvojom boku, veď si moja žena.</text:p>
        <text:p text:style-name="Text_20_body">Zavolaj,</text:p>
        <text:p text:style-name="Text_20_body">kvôli našej láske, budem tu stále,</text:p>
        <text:p text:style-name="Text_20_body">čakať na teba ako maják na skale,</text:p>
        <text:p text:style-name="Text_20_body">veriť, že ten čas nám rýchlo ubehne</text:p>
        <text:p text:style-name="Text_20_body">a my sa opäť spolu stretneme.</text:p>
        <text:p text:style-name="Text_20_body"/>
        <text:p text:style-name="Text_20_body"/>
        <text:p text:style-name="P9"/>
        <text:p text:style-name="P9"/>
        <text:p text:style-name="P9"/>
        <text:p text:style-name="P9"/>
        <text:p text:style-name="P9"/>
        <text:p text:style-name="P9"/>
        <text:p text:style-name="P9"/>
        <text:p text:style-name="P9"/>
        <text:p text:style-name="P9"/>
        <text:p text:style-name="P9"/>
        <text:p text:style-name="P9"/>
        <text:p text:style-name="P9"/>
        <text:p text:style-name="P9"/>
        <text:p text:style-name="P9"/>
        <text:h text:style-name="Heading_20_2" text:outline-level="2"><text:bookmark-start text:name="__RefHeading___Toc7084_3586894441"/>Z<text:span text:style-name="T11">Á</text:span>ZRA<text:span text:style-name="T5">K</text:span><text:bookmark-end text:name="__RefHeading___Toc7084_3586894441"/></text:h>
        <text:p text:style-name="Text_20_body">Viem, <text:span text:style-name="T5">ž</text:span>e práve ty, si mojou láskou osudu,</text:p>
        <text:p text:style-name="Text_20_body">na teba som mala čakať, dlhé roky, nie hodinu,</text:p>
        <text:p text:style-name="Text_20_body"><text:s/>prejsť si v<text:span text:style-name="T5">š</text:span>etk<text:span text:style-name="T12">ý</text:span>mi t<text:span text:style-name="T5">ý</text:span>mi zraneniami,</text:p>
        <text:p text:style-name="Text_20_body">čo rozlo<text:span text:style-name="T5">ž</text:span>ili moje srdce na drobné časti.</text:p>
        <text:p text:style-name="Text_20_body">Stačila chvíľa, malá chvíľa</text:p>
        <text:p text:style-name="Text_20_body">a ty si mi ho láskou scelila,</text:p>
        <text:p text:style-name="Text_20_body">tak<text:span text:style-name="T5">ý</text:span> mal<text:span text:style-name="T5">ý</text:span> zázrak sveta,</text:p>
        <text:p text:style-name="Text_20_body">kedy láska op<text:span text:style-name="T12">ä</text:span>ť<text:span text:style-name="T5"> </text:span><text:bookmark text:name="_GoBack Kópie 20"/>do mňa vstúpila.</text:p>
        <text:p text:style-name="Text_20_body">Ref:</text:p>
        <text:p text:style-name="Text_20_body">Uzavrel sa karmick<text:span text:style-name="T5">ý</text:span> kruh bolesti,</text:p>
        <text:p text:style-name="Text_20_body">teraz neviem čo robiť od radosti,</text:p>
        <text:p text:style-name="Text_20_body"><text:s/>ty si m<text:span text:style-name="T5">ô</text:span>j tich<text:span text:style-name="T5">ý</text:span> záliv pokoja,</text:p>
        <text:p text:style-name="Text_20_body">s tebou som <text:span text:style-name="T5">š</text:span>ťastná bez boja.</text:p>
        <text:p text:style-name="Text_20_body">A pritom sta<text:span text:style-name="T5">č</text:span>í v<text:span text:style-name="T5">ž</text:span>dy tak málo,</text:p>
        <text:p text:style-name="Text_20_body"><text:span text:style-name="T12">dať</text:span> seba úprimne a na<text:span text:style-name="T5"> </text:span>stálo,</text:p>
        <text:p text:style-name="Text_20_body">mať v sebe lásku a kúsok ľudskosti,</text:p>
        <text:p text:style-name="Text_20_body">ktoré ty v sebe má<text:span text:style-name="T5">š</text:span>, cítiť ich a<text:span text:style-name="T5">ž</text:span> do kostí.</text:p>
        <text:p text:style-name="Text_20_body">Vá<text:span text:style-name="T5">ž</text:span>im si ťa zato, <text:span text:style-name="T5">ž</text:span>e stojí<text:span text:style-name="T5">š</text:span> v<text:span text:style-name="T5">ž</text:span>dy pri mne,</text:p>
        <text:p text:style-name="Text_20_body">keď prídu krásne i ťa<text:span text:style-name="T5">ž</text:span>ké chvíle,</text:p>
        <text:p text:style-name="Text_20_body">milujem ťa viac, ne<text:span text:style-name="T5">ž</text:span> si vie<text:span text:style-name="T5">š</text:span> predstaviť,</text:p>
        <text:p text:style-name="Text_20_body">i po st<text:span text:style-name="T13">ý</text:span>krát chcem s tebou ná<text:span text:style-name="T5">š</text:span> <text:span text:style-name="T5">ž</text:span>ivot dokončiť.</text:p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  <text:p text:style-name="Text_20_body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adornments="Normálne" style:font-family-generic="swiss" style:font-pitch="variable"/>
    <style:font-face style:name="Droid Sans" svg:font-family="'Droid Sans'" style:font-family-generic="system" style:font-pitch="variable"/>
    <style:font-face style:name="Liberation Mono" svg:font-family="'Liberation Mono'" style:font-family-generic="modern" style:font-pitch="fixed"/>
    <style:font-face style:name="Lohit Hindi" svg:font-family="'Lohit Hindi'"/>
    <style:font-face style:name="Lohit Hindi1" svg:font-family="'Lohit Hindi'" style:font-family-generic="system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Verdana" svg:font-family="Verdana" style:font-adornments="Tučné" style:font-family-generic="swiss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sk" fo:country="SK" style:letter-kerning="true" style:font-name-asian="Droid Sans" style:font-size-asian="10.5pt" style:language-asian="zh" style:country-asian="CN" style:font-name-complex="Lohit Hind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sk" fo:country="SK" style:letter-kerning="true" style:font-name-asian="Droid Sans" style:font-size-asian="10.5pt" style:language-asian="zh" style:country-asian="CN" style:font-name-complex="Lohit Hind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auto-update="true" style:class="text" style:master-page-name="">
      <style:paragraph-properties fo:line-height="150%" fo:text-align="center" style:justify-single-word="false" style:page-number="auto"/>
      <style:text-properties style:font-size-asian="10.5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Droid Sans" style:font-family-asian="'Droid Sans'" style:font-family-generic-asian="system" style:font-pitch-asian="variable" style:font-size-asian="14pt" style:font-name-complex="Lohit Hindi1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auto-update="true" style:class="text" style:master-page-name="">
      <style:paragraph-properties fo:margin-top="0cm" fo:margin-bottom="0cm" style:contextual-spacing="false" fo:line-height="100%" fo:text-align="center" style:justify-single-word="false" style:page-number="auto"/>
      <style:text-properties fo:font-size="10pt" style:font-size-asian="10.5pt"/>
    </style:style>
    <style:style style:name="List" style:family="paragraph" style:parent-style-name="Text_20_body" style:class="list">
      <style:text-properties style:font-size-asian="12pt" style:font-name-complex="Lohit Hindi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Hindi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" style:font-family-complex="'Lohit Hindi'"/>
    </style:style>
    <style:style style:name="Heading_20_2" style:display-name="Heading 2" style:family="paragraph" style:parent-style-name="Heading" style:next-style-name="Text_20_body" style:default-outline-level="2" style:class="chapter" style:master-page-name="">
      <style:paragraph-properties fo:margin-top="0.101cm" fo:margin-bottom="0.101cm" style:contextual-spacing="false" fo:line-height="115%" fo:text-align="center" style:justify-single-word="false" style:page-number="auto" fo:break-before="auto" fo:break-after="auto"/>
      <style:text-properties fo:font-size="12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1" style:display-name="Heading 1" style:family="paragraph" style:parent-style-name="Heading" style:next-style-name="Text_20_body" style:auto-update="true" style:default-outline-level="1" style:class="chapter" style:master-page-name="">
      <style:paragraph-properties fo:margin-left="0cm" fo:margin-right="0cm" fo:margin-top="0cm" fo:margin-bottom="0cm" style:contextual-spacing="false" fo:line-height="150%" fo:text-indent="0cm" style:auto-text-indent="false" style:page-number="auto" style:writing-mode="page">
        <style:tab-stops/>
      </style:paragraph-properties>
      <style:text-properties fo:font-variant="normal" fo:text-transform="none" fo:color="#000000" loext:opacity="100%" style:text-outline="false" style:font-name="Verdana" fo:font-family="Verdana" style:font-style-name="Tučné" style:font-family-generic="swiss" style:font-pitch="variable" fo:font-size="150%" fo:font-style="italic" fo:text-shadow="1pt 1pt" style:text-underline-style="none" fo:font-weight="normal" style:text-blinking="false" style:font-size-asian="115%" style:font-weight-asian="normal" style:font-size-complex="115%" style:font-weight-complex="normal" style:font-relief="none" text:display="true" style:text-overline-style="none" style:text-overline-color="font-color"/>
    </style:style>
    <style:style style:name="Table_20_Contents" style:display-name="Table Contents" style:family="paragraph" style:parent-style-name="Standard" style:auto-update="true" style:class="extra" style:master-page-name="">
      <style:paragraph-properties fo:text-align="center" style:justify-single-word="false" style:page-number="auto" style:shadow="none" text:number-lines="false" text:line-number="0"/>
      <style:text-properties style:font-name="Arial1" fo:font-family="Arial" style:font-style-name="Normálne" style:font-family-generic="swiss" style:font-pitch="variable" fo:font-size="11pt" style:font-size-asian="10.5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margin-top="0cm" fo:margin-bottom="0cm" style:contextual-spacing="false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margin-top="0cm" fo:margin-bottom="0cm" style:contextual-spacing="fals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 style:master-page-name="">
      <style:paragraph-properties fo:margin-top="0cm" fo:margin-bottom="0.21cm" style:contextual-spacing="false" fo:line-height="100%" fo:text-align="center" style:justify-single-word="false" style:page-number="auto"/>
      <style:text-properties fo:font-size="14pt" fo:font-style="italic" style:font-size-asian="14pt" style:font-style-asian="italic" style:font-size-complex="14pt" style:font-style-complex="italic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701cm" style:type="center"/>
          <style:tab-stop style:position="17.403cm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8.701cm" style:type="center"/>
          <style:tab-stop style:position="17.403cm" style:type="right"/>
        </style:tab-stops>
      </style:paragraph-properties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chapter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chapter">
      <style:paragraph-properties fo:margin-top="0.106cm" fo:margin-bottom="0.106cm" style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chapter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Frame_20_contents" style:display-name="Frame contents" style:family="paragraph" style:parent-style-name="Standard" style:class="extra"/>
    <style:style style:name="Sender" style:family="paragraph" style:parent-style-name="Standard" style:class="extra">
      <style:paragraph-properties fo:margin-top="0cm" fo:margin-bottom="0.106cm" style:contextual-spacing="false" text:number-lines="false" text:line-number="0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8.701cm" style:type="center"/>
          <style:tab-stop style:position="17.403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8.701cm" style:type="center"/>
          <style:tab-stop style:position="17.403cm" style:type="right"/>
        </style:tab-stops>
      </style:paragraph-properties>
    </style:style>
    <style:style style:name="Signature" style:family="paragraph" style:parent-style-name="Standard" style:class="text">
      <style:paragraph-properties text:number-lines="false" text:line-number="0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Addressee" style:family="paragraph" style:parent-style-name="Standard" style:class="extra">
      <style:paragraph-properties fo:margin-top="0cm" fo:margin-bottom="0.106cm" style:contextual-spacing="false" text:number-lines="false" text:line-number="0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Salutation" style:family="paragraph" style:parent-style-name="Standard" style:class="text">
      <style:paragraph-properties text:number-lines="false" text:line-number="0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cfe7f5"/>
    </style:style>
    <style:style style:name="obalka" style:family="graphic" style:parent-style-name="Graphics">
      <style:graphic-properties fo:min-width="8.999cm" fo:min-height="12cm" text:anchor-type="paragraph" style:wrap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officeooo:rsid="00dfc2da"/>
    </style:style>
    <style:style style:name="MT2" style:family="text">
      <style:text-properties officeooo:rsid="0126b71e" style:font-size-asian="10.5pt"/>
    </style:style>
    <style:style style:name="MT3" style:family="text">
      <style:text-properties fo:color="#666633" loext:opacity="100%" officeooo:rsid="001f1bb9"/>
    </style:style>
    <style:style style:name="MT4" style:family="text">
      <style:text-properties fo:color="#000000" loext:opacity="100%" officeooo:rsid="00cb9635"/>
    </style:style>
    <style:style style:name="MT5" style:family="text">
      <style:text-properties fo:color="#666633" loext:opacity="100%" officeooo:rsid="008325d7"/>
    </style:style>
    <style:page-layout style:name="Mpm1">
      <style:page-layout-properties fo:page-width="21.001cm" fo:page-height="29.7cm" style:num-format="1" style:print-orientation="portrait" fo:margin-top="0.7cm" fo:margin-bottom="0.7cm" fo:margin-left="0.7cm" fo:margin-right="0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text:s/><text:span text:style-name="MT1">Martina Bachratá</text:span> – <text:span text:style-name="MT2">Keď láska spieva</text:span><text:tab/><text:page-number text:select-page="current">1</text:page-number>/<text:page-count>4</text:page-count><text:tab/>Greenie knižnica,<text:span text:style-name="MT3"> </text:span><text:a xlink:type="simple" xlink:href="http://greenie.elist.sk/" office:name="Greenie knižnica" text:style-name="Internet_20_link" text:visited-style-name="Visited_20_Internet_20_Link"><text:span text:style-name="MT4">greenie.elist.sk</text:span></text:a><text:span text:style-name="MT5"> </text:span></text:p>
      </style:footer>
    </style:master-page>
    <style:master-page style:name="Endnote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tanislav Hoferek</meta:initial-creator>
    <meta:creation-date>2012-11-12T18:25:54</meta:creation-date>
    <dc:date>2026-08-19T22:19:02.754183500</dc:date>
    <meta:editing-duration>PT22H15M7S</meta:editing-duration>
    <meta:editing-cycles>162</meta:editing-cycles>
    <meta:generator>LibreOffice/26.2.5.2$Windows_X86_64 LibreOffice_project/cd7284b4cbbfeb507e630c1aac019f4157393acb</meta:generator>
    <dc:description>Keď láska spieva. Básnická zbierka Martiny Bachratej.

Vydáva Greenie knižnica, http://greenie.elist.sk, ako dielo pod slobodnou licenciou CC-BY-NC-ND</dc:description>
    <dc:subject>Martina Bachratá</dc:subject>
    <dc:title>Keď láska spieva</dc:title>
    <meta:keyword>Láska</meta:keyword>
    <meta:keyword>vzťah</meta:keyword>
    <meta:keyword>šťastie</meta:keyword>
    <meta:keyword>emócie</meta:keyword>
    <meta:keyword>partnerstvo</meta:keyword>
    <meta:print-date>2026-08-19T22:10:23.007274000</meta:print-date>
    <meta:printed-by>Súbory PDF</meta:printed-by>
    <meta:document-statistic meta:table-count="1" meta:image-count="0" meta:object-count="0" meta:page-count="4" meta:paragraph-count="605" meta:word-count="3608" meta:character-count="18989" meta:non-whitespace-character-count="15911"/>
  </office:meta>
</office:document-meta>
</file>